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styles.xml" manifest:media-type="text/xml"/>
  <manifest:file-entry manifest:full-path="content.xml" manifest:media-type="text/xml"/>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formx="urn:openoffice:names:experimental:ooxml-odf-interop:xmlns:form:1.0"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3">
  <office:scripts/>
  <office:font-face-decls>
    <style:font-face style:name="DejaVu Sans" svg:font-family="'DejaVu Sans'" style:font-family-generic="system" style:font-pitch="variable"/>
    <style:font-face style:name="FreeSans" svg:font-family="FreeSans" style:font-family-generic="swiss"/>
    <style:font-face style:name="FreeSans1" svg:font-family="FreeSans" style:font-family-generic="system"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Open Sans" svg:font-family="'Open Sans', sans-serif"/>
  </office:font-face-decls>
  <office:automatic-styles>
    <style:style style:name="P1" style:family="paragraph" style:parent-style-name="Text_20_body">
      <style:paragraph-properties fo:margin-left="0cm" fo:margin-right="0cm" fo:margin-top="0cm" fo:margin-bottom="0.265cm" style:contextual-spacing="false" fo:orphans="2" fo:widows="2" fo:text-indent="0cm" style:auto-text-indent="false"/>
    </style:style>
    <style:style style:name="P2" style:family="paragraph" style:parent-style-name="Text_20_body">
      <style:paragraph-properties fo:margin-left="0cm" fo:margin-right="0cm" fo:margin-top="0cm" fo:margin-bottom="0.265cm" style:contextual-spacing="false" fo:orphans="2" fo:widows="2" fo:text-indent="0cm" style:auto-text-indent="false"/>
      <style:text-properties fo:font-variant="normal" fo:text-transform="none" fo:color="#333333" loext:opacity="100%" fo:letter-spacing="normal"/>
    </style:style>
    <style:style style:name="P3" style:family="paragraph" style:parent-style-name="Text_20_body">
      <style:paragraph-properties fo:margin-left="0cm" fo:margin-right="0cm" fo:margin-top="0cm" fo:margin-bottom="0cm" style:contextual-spacing="false" fo:orphans="2" fo:widows="2" fo:text-indent="0cm" style:auto-text-indent="false"/>
      <style:text-properties fo:font-variant="normal" fo:text-transform="none" fo:color="#333333" loext:opacity="100%" fo:letter-spacing="normal"/>
    </style:style>
    <style:style style:name="T1" style:family="text">
      <style:text-properties style:font-name="Open Sans" fo:font-size="10.5pt" fo:font-style="normal" fo:font-weight="normal"/>
    </style:style>
    <style:style style:name="T2" style:family="text">
      <style:text-properties fo:font-variant="normal" fo:text-transform="none" fo:color="#333333" loext:opacity="100%" style:font-name="Open Sans" fo:font-size="10.5pt" fo:letter-spacing="normal" fo:font-style="normal" fo:font-weight="bold"/>
    </style:style>
    <style:style style:name="T3" style:family="text">
      <style:text-properties fo:font-variant="normal" fo:text-transform="none" fo:color="#333333" loext:opacity="100%" style:font-name="Open Sans" fo:font-size="10.5pt" fo:letter-spacing="normal" fo:font-style="normal" fo:font-weight="normal"/>
    </style:style>
    <style:style style:name="T4" style:family="text">
      <style:text-properties fo:font-variant="normal" fo:text-transform="none" fo:color="#333333" loext:opacity="100%" fo:letter-spacing="normal"/>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text:span text:style-name="Strong_20_Emphasis"><text:span text:style-name="T2">DEL MICELIO AL MERCADO: CULTIVO DE HONGOS COMESTIBLES Y MEDICINALES A PEQUEÑA ESCALA. "CULTIVA HONGOS, CULTIVA OPORTUNIDADES"</text:span></text:span></text:p>
      <text:p text:style-name="P1"><text:span text:style-name="Strong_20_Emphasis"><text:span text:style-name="T2">DIRIGIDO A:</text:span></text:span><text:span text:style-name="T3"> Personas con o sin experiencia previa que busquen una formación integral para iniciar un emprendimiento de producción de hongos comestibles y/o tengan interés en iniciarse en la fungicultura.</text:span></text:p>
      <text:p text:style-name="P1"><text:span text:style-name="Strong_20_Emphasis"><text:span text:style-name="T2">PROGRAMA DEL CURSO:</text:span></text:span></text:p>
      <text:p text:style-name="P1"><text:span text:style-name="Strong_20_Emphasis"><text:span text:style-name="T2">UNIDAD 1.</text:span></text:span><text:span text:style-name="T3"> Morfología y biología de los hongos, ciclos de vida. El Reino Fungi, anatomía (micelio, cuerpo fructífero), ciclo de vida detallado, rol ecológico y nutricional.</text:span></text:p>
      <text:p text:style-name="P1"><text:span text:style-name="Strong_20_Emphasis"><text:span text:style-name="T2">UNIDAD 2. </text:span></text:span><text:span text:style-name="T3">Tipos de hongos comestibles y medicinales: Gírgolas (Pleurotus spp.), Shiitake (Lentinula edodes), Melena de león (Hericium erinaceus), etc. Se analizarán sus sustratos, ciclos, valores de mercado y dificultades.</text:span></text:p>
      <text:p text:style-name="P1"><text:span text:style-name="Strong_20_Emphasis"><text:span text:style-name="T2">UNIDAD 3. </text:span></text:span><text:span text:style-name="T3">Formulación y preparación de sustratos, siembra, incubación y fructificación. Tipos  de sustratos (paja, viruta, aserrín, etc.). Recetas y formulaciones. La importancia del balance Carbono/Nitrógeno. Métodos de tratamiento: Pasteurización (en caliente, en frío con cal) vs. Esterilización. Siembra (Inoculación): ¿qué es el "spawn" o "semilla"? Calidad del micelio. Tasas de inoculación, Asepsia y buenas prácticas en la sala de siembra.</text:span></text:p>
      <text:p text:style-name="P1"><text:span text:style-name="Strong_20_Emphasis"><text:span text:style-name="T2">UNIDAD 4. </text:span></text:span><text:span text:style-name="T3">Fases críticas: Incubación y Fructificación. El proceso de colonización del micelio. Condiciones óptimas. Identificación y manejo de contaminantes comunes (Trichoderma, Penicillium, bacterias). Estrategias de prevención. Inducción a la fructificación. Las 4 variables clave: Humedad Relativa, Intercambio de gases (O2/CO2), luz y temperatura. Cosecha y postcosecha. Puntos óptimos de cosecha. Técnicas de recolección. Limpieza, clasificación, y almacenamiento en fresco. Cómo rehidratar el sustrato para obtener segundos y terceros "flushes".</text:span></text:p>
      <text:p text:style-name="P1"><text:span text:style-name="Strong_20_Emphasis"><text:span text:style-name="T2">UNIDAD 5.</text:span></text:span><text:span text:style-name="T3"> Inocuidad y Calidad Alimentaria. Marco Regulatorio Argentino. Introducción a las Buenas Prácticas de Manufactura (BPM) y Procedimientos Operativos Estandarizados de Saneamiento (POES). ¿Qué son las BPM según el Código Alimentario Argentino (CAA)? Pilares fundamentales: higiene del personal, control de plagas, manejo de residuos, limpieza y desinfección. ¿Qué son los Procedimientos Operativos Estandarizados de Saneamiento (POES)? Marco Regulatorio Argentino. ¿Qué es el Registro Nacional del Establecimiento (RNE) y el Registro Nacional del Producto Alimenticio (RNPA)?. ¿Quién los necesita? Autoridades de Aplicación (Nacional, Provincial, Municipal).  Pequeña Unidad Productiva de Alimentos (PUPA) ¿Qué son? Ventajas y limitaciones de esta figura, Requisitos edilicios y de proceso simplificados.</text:span></text:p>
      <text:p text:style-name="P1"><text:span text:style-name="Strong_20_Emphasis"><text:span text:style-name="T2">PRÁCTICA: </text:span></text:span><text:span text:style-name="T3">Cada participante realizará la inoculación de su propia bolsa de cultivo de Gírgolas sobre paja pasteurizada (Kit de autocultivo), que cuidará durante el resto del curso. Análisis de muestras al microscopio de micelios sanos y contaminados. Inoculación de medios de cultivo para el mantenimiento de las cepas.</text:span></text:p>
      <text:p text:style-name="P1"><text:span text:style-name="Strong_20_Emphasis"><text:span text:style-name="T2">REQUISITOS DE ADMISIÓN: </text:span></text:span><text:span text:style-name="T3">Ser mayor de 18 años y poseer título secundario completo.</text:span></text:p>
      <text:p text:style-name="P1"><text:span text:style-name="Strong_20_Emphasis"><text:span text:style-name="T2">NOMBRE DE LOS DOCENTES RESPONSABLES:</text:span></text:span></text:p>
      <text:p text:style-name="P2">   <text:span text:style-name="T1">Dra. Erika Wolski</text:span></text:p>
      <text:p text:style-name="P2">   <text:span text:style-name="T1">Dr. Esteban Espinosa Vidal</text:span></text:p>
      <text:p text:style-name="P2">   <text:span text:style-name="T1">Lic. Melissa Celeste Aguirralde</text:span></text:p>
      <text:p text:style-name="P2">   <text:span text:style-name="T1">Ing. Ignacio Durruty</text:span></text:p>
      <text:p text:style-name="P1"><text:soft-page-break/><text:span text:style-name="Strong_20_Emphasis"><text:span text:style-name="T2">MODALIDAD: </text:span></text:span><text:span text:style-name="T3">presencial. Encuentros semanales, los días miércoles de 17:00 a 21:00 hs. Seis encuentros de 4 horas.</text:span></text:p>
      <text:p text:style-name="P1"><text:span text:style-name="Strong_20_Emphasis"><text:span text:style-name="T4">   </text:span></text:span><text:span text:style-name="Strong_20_Emphasis"><text:span text:style-name="T2">TOTAL DE HORAS TEÓRICO-PRÁCTICAS: </text:span></text:span><text:span text:style-name="T3">20 HS.</text:span></text:p>
      <text:p text:style-name="P1"><text:span text:style-name="Strong_20_Emphasis"><text:span text:style-name="T4">   </text:span></text:span><text:span text:style-name="Strong_20_Emphasis"><text:span text:style-name="T2">TOTAL DE HORAS DE LABORATORIO: </text:span></text:span><text:span text:style-name="T3">4 HS.</text:span></text:p>
      <text:p text:style-name="P1"><text:span text:style-name="Strong_20_Emphasis"><text:span text:style-name="T4">   </text:span></text:span><text:span text:style-name="Strong_20_Emphasis"><text:span text:style-name="T2">TOTAL DE HORAS TEÓRICAS Y TALLER: </text:span></text:span><text:span text:style-name="T3">16 HS.</text:span></text:p>
      <text:p text:style-name="P1"><text:span text:style-name="Strong_20_Emphasis"><text:span text:style-name="T4">   </text:span></text:span><text:span text:style-name="Strong_20_Emphasis"><text:span text:style-name="T2">TOTAL DE HORAS DE REPASO Y EXAMEN: </text:span></text:span><text:span text:style-name="T3">4 HS.</text:span></text:p>
      <text:p text:style-name="P1"><text:span text:style-name="Strong_20_Emphasis"><text:span text:style-name="T2">MODALIDAD DE APROBACIÓN: </text:span></text:span><text:span text:style-name="T3">80% de asistencia y aprobación del examen final.</text:span></text:p>
      <text:p text:style-name="P1"><text:span text:style-name="Strong_20_Emphasis"><text:span text:style-name="T4">   </text:span></text:span><text:span text:style-name="Strong_20_Emphasis"><text:span text:style-name="T2">FECHA DE INICIO PREVISTA: </text:span></text:span><text:span text:style-name="T3">1/04/26.</text:span></text:p>
      <text:p text:style-name="P1"><text:span text:style-name="Strong_20_Emphasis"><text:span text:style-name="T4">   </text:span></text:span><text:span text:style-name="Strong_20_Emphasis"><text:span text:style-name="T2">FECHA DE FINALIZACIÓN PREVISTA: </text:span></text:span><text:span text:style-name="T3">6/05/26.</text:span></text:p>
      <text:p text:style-name="P1"><text:span text:style-name="Strong_20_Emphasis"><text:span text:style-name="T2">ARANCEL: </text:span></text:span><text:span text:style-name="T3">de acuerdo al costo del curso, el arancel es de $100.000,00 por participante. La forma de pago se establece en una matrícula de $60.000,00 (a cobrarse en marzo) y una cuota de $ 40.000,00 (a cobrarse en abril)</text:span></text:p>
      <text:p text:style-name="P1"><text:span text:style-name="Strong_20_Emphasis"><text:span text:style-name="T2">CUPOS LIMITADOS</text:span></text:span></text:p>
      <text:p text:style-name="P1"><text:span text:style-name="Strong_20_Emphasis"><text:span text:style-name="T2">CERTIFICADOS: </text:span></text:span><text:span text:style-name="T3">Entrega de certificados por parte de la Facultad de Ingeniería. De asistencia para aquellos participantes que hayan cumplido un asistencia del 80% y no hayan aprobado el examen final.  De aprobación a aquellos participantes que hayan aprobado el examen final y cumplido una asistencia del 80%.</text:span></text:p>
      <text:p text:style-name="P3"> </text:p>
      <text:p text:style-name="Standard"/>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3">
  <office:font-face-decls>
    <style:font-face style:name="DejaVu Sans" svg:font-family="'DejaVu Sans'" style:font-family-generic="system" style:font-pitch="variable"/>
    <style:font-face style:name="FreeSans" svg:font-family="FreeSans" style:font-family-generic="swiss"/>
    <style:font-face style:name="FreeSans1" svg:font-family="FreeSans" style:font-family-generic="system"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Open Sans" svg:font-family="'Open Sans', sans-serif"/>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loext:color-lum-mod="100%" loext:color-lum-off="0%" style:font-name="Liberation Serif" fo:font-size="12pt" fo:language="es" fo:country="AR" style:letter-kerning="true" style:font-name-asian="DejaVu Sans" style:font-size-asian="10.5pt" style:language-asian="zh" style:country-asian="CN" style:font-name-complex="FreeSans1"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page"/>
      <style:text-properties style:use-window-font-color="true" loext:opacity="0%" style:font-name="Liberation Serif" fo:font-size="12pt" fo:language="es" fo:country="AR" style:letter-kerning="true" style:font-name-asian="DejaVu Sans" style:font-size-asian="10.5pt" style:language-asian="zh" style:country-asian="CN" style:font-name-complex="FreeSans1"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DejaVu Sans" style:font-family-asian="'DejaVu Sans'" style:font-family-generic-asian="system" style:font-pitch-asian="variable" style:font-size-asian="14pt" style:font-name-complex="FreeSans1" style:font-family-complex="Free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FreeSans" style:font-family-complex="FreeSan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FreeSans" style:font-family-complex="Free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FreeSans" style:font-family-complex="FreeSans" style:font-family-generic-complex="swiss"/>
    </style:style>
    <style:style style:name="Strong_20_Emphasis" style:display-name="Strong Emphasis" style:family="text">
      <style:text-properties fo:font-weight="bold" style:font-weight-asian="bold" style:font-weight-complex="bold"/>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26-08-11T18:39:21.295276565</meta:creation-date>
    <dc:date>2026-08-11T18:45:24.810493375</dc:date>
    <meta:editing-duration>PT6M5S</meta:editing-duration>
    <meta:editing-cycles>1</meta:editing-cycles>
    <meta:generator>LibreOffice/7.4.7.2$Linux_X86_64 LibreOffice_project/40$Build-2</meta:generator>
    <meta:document-statistic meta:table-count="0" meta:image-count="0" meta:object-count="0" meta:page-count="2" meta:paragraph-count="27" meta:word-count="578" meta:character-count="4066" meta:non-whitespace-character-count="3480"/>
  </office:meta>
</office:document-meta>
</file>